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209000001137BFCF22E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pitch="variable" style:font-charset="x-symbol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Franklin Gothic Demi" svg:font-family="'Franklin Gothic Demi', 'Franklin Gothic Medium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style:font-name="Calibri" fo:font-size="11pt" style:font-size-asian="11pt" style:font-size-complex="11pt"/>
    </style:style>
    <style:style style:name="P2" style:family="paragraph" style:parent-style-name="Standard">
      <style:paragraph-properties fo:margin-left="0.63cm" fo:margin-right="0cm" fo:line-height="150%" fo:text-indent="0cm" style:auto-text-indent="false"/>
      <style:text-properties style:font-name="Calibri" fo:font-size="11pt" style:font-size-asian="11pt" style:font-size-complex="11pt"/>
    </style:style>
    <style:style style:name="P3" style:family="paragraph" style:parent-style-name="Standard">
      <style:paragraph-properties fo:margin-left="0.635cm" fo:margin-right="0cm" fo:text-indent="0cm" style:auto-text-indent="false"/>
      <style:text-properties style:font-name="Calibri" fo:font-size="11pt" style:font-size-asian="11pt" style:font-size-complex="11pt"/>
    </style:style>
    <style:style style:name="P4" style:family="paragraph" style:parent-style-name="Text_20_body_20_indent">
      <style:text-properties style:font-name="Calibri" fo:font-size="11pt" style:font-size-asian="11pt" style:font-size-complex="11pt"/>
    </style:style>
    <style:style style:name="P5" style:family="paragraph" style:parent-style-name="Text_20_body_20_indent">
      <style:paragraph-properties fo:margin-left="1.244cm" fo:margin-right="0cm" fo:line-height="150%" fo:text-indent="0cm" style:auto-text-indent="false"/>
      <style:text-properties style:font-name="Calibri" fo:font-size="11pt" style:font-size-asian="11pt" style:font-size-complex="11pt"/>
    </style:style>
    <style:style style:name="P6" style:family="paragraph" style:parent-style-name="Text_20_body_20_indent">
      <style:paragraph-properties fo:margin-left="1.244cm" fo:margin-right="0cm" fo:text-align="center" style:justify-single-word="false" fo:text-indent="0cm" style:auto-text-indent="false"/>
      <style:text-properties style:font-name="Calibri" fo:font-size="11pt" style:font-size-asian="11pt" style:font-size-complex="11pt"/>
    </style:style>
    <style:style style:name="P7" style:family="paragraph" style:parent-style-name="Text_20_body_20_indent">
      <style:paragraph-properties fo:margin-left="0cm" fo:margin-right="0cm" fo:text-indent="0cm" style:auto-text-indent="false"/>
      <style:text-properties style:font-name="Calibri" fo:font-size="11pt" style:font-size-asian="11pt" style:font-size-complex="11pt"/>
    </style:style>
    <style:style style:name="P8" style:family="paragraph" style:parent-style-name="Standard">
      <style:text-properties style:font-name="Calibri" fo:font-size="13pt" style:font-size-asian="13pt" style:font-size-complex="13pt"/>
    </style:style>
    <style:style style:name="P9" style:family="paragraph" style:parent-style-name="Text_20_body_20_indent">
      <style:paragraph-properties fo:margin-left="1.244cm" fo:margin-right="0cm" fo:line-height="150%" fo:text-indent="0cm" style:auto-text-indent="false"/>
      <style:text-properties style:font-name="Calibri" fo:font-size="11pt" style:font-size-asian="11pt" style:font-size-complex="11pt"/>
    </style:style>
    <style:style style:name="T1" style:family="text">
      <style:text-properties fo:color="#3333ff" style:font-name="Calibri" fo:font-size="11pt" style:font-size-asian="11pt" style:font-size-complex="11pt"/>
    </style:style>
    <style:style style:name="T2" style:family="text">
      <style:text-properties fo:font-weight="bold" style:font-weight-asian="bold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font-weight="bold" style:font-weight-asian="bold" style:font-name-complex="Times New Roman" style:font-weight-complex="bold"/>
    </style:style>
    <style:style style:name="T5" style:family="text">
      <style:text-properties style:text-underline-style="solid" style:text-underline-width="auto" style:text-underline-color="font-color"/>
    </style:style>
    <style:style style:name="T6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7" style:family="text">
      <style:text-properties fo:font-weight="normal" style:font-weight-asian="normal" style:font-weight-complex="normal"/>
    </style:style>
    <style:style style:name="T8" style:family="text">
      <style:text-properties fo:font-style="italic" style:text-underline-style="solid" style:text-underline-width="auto" style:text-underline-color="font-color" fo:font-weight="normal" style:font-style-asian="italic" style:font-weight-asian="normal" style:font-style-complex="italic" style:font-weight-complex="normal"/>
    </style:style>
    <style:style style:name="T9" style:family="text">
      <style:text-properties fo:font-style="italic" style:text-underline-style="solid" style:text-underline-width="auto" style:text-underline-color="font-color" style:font-style-asian="italic" style:font-style-complex="italic"/>
    </style:style>
    <style:style style:name="T10" style:family="text">
      <style:text-properties fo:font-style="italic" style:text-underline-style="none" fo:font-weight="normal" style:font-style-asian="italic" style:font-weight-asian="normal" style:font-style-complex="italic" style:font-weight-complex="normal"/>
    </style:style>
    <style:style style:name="T11" style:family="text">
      <style:text-properties fo:font-style="italic" style:text-underline-style="none" fo:font-weight="bold" style:font-style-asian="italic" style:font-weight-asian="bold" style:font-style-complex="italic" style:font-weight-complex="bold"/>
    </style:style>
    <style:style style:name="T12" style:family="text">
      <style:text-properties fo:font-style="italic" style:text-underline-style="none" style:font-style-asian="italic" style:font-style-complex="italic"/>
    </style:style>
    <style:style style:name="T13" style:family="text">
      <style:text-properties fo:font-style="italic" fo:font-weight="bold" style:font-style-asian="italic" style:font-weight-asian="bold" style:font-style-complex="italic" style:font-weight-complex="bold"/>
    </style:style>
    <style:style style:name="T14" style:family="text">
      <style:text-properties fo:font-style="italic" style:font-style-asian="italic" style:font-style-complex="italic"/>
    </style:style>
    <style:style style:name="T15" style:family="text">
      <style:text-properties fo:font-style="italic" fo:font-weight="normal" style:font-style-asian="italic" style:font-weight-asian="normal" style:font-style-complex="italic" style:font-weight-complex="normal"/>
    </style:style>
    <style:style style:name="T16" style:family="text">
      <style:text-properties fo:font-style="normal" fo:font-weight="bold" style:font-style-asian="normal" style:font-weight-asian="bold" style:font-style-complex="normal" style:font-weight-complex="bold"/>
    </style:style>
    <style:style style:name="T17" style:family="text">
      <style:text-properties fo:font-style="normal" fo:font-weight="normal" style:font-style-asian="normal" style:font-weight-asian="normal" style:font-style-complex="normal" style:font-weight-complex="normal"/>
    </style:style>
    <style:style style:name="T18" style:family="text">
      <style:text-properties fo:language="zxx" fo:country="none" fo:font-weight="bold" style:language-asian="zxx" style:country-asian="none" style:font-weight-asian="bold" style:font-name-complex="Times New Roman" style:font-weight-complex="bold"/>
    </style:style>
    <style:style style:name="T19" style:family="text">
      <style:text-properties fo:language="zxx" fo:country="none" style:language-asian="zxx" style:country-asian="none" style:font-name-complex="Times New Roman"/>
    </style:style>
    <style:style style:name="T20" style:family="text">
      <style:text-properties fo:language="zxx" fo:country="none" style:language-asian="zxx" style:country-asian="none" style:font-name-complex="Franklin Gothic Demi"/>
    </style:style>
    <style:style style:name="T21" style:family="text">
      <style:text-properties fo:language="zxx" fo:country="none" fo:font-weight="normal" style:language-asian="zxx" style:country-asian="none" style:font-weight-asian="normal" style:font-name-complex="Times New Roman" style:font-weight-complex="normal"/>
    </style:style>
    <style:style style:name="T22" style:family="text">
      <style:text-properties style:font-name-complex="Wingdings"/>
    </style:style>
    <style:style style:name="T23" style:family="text">
      <style:text-properties style:font-name="Calibri" fo:font-size="11pt" style:font-size-asian="11pt" style:font-size-complex="11pt"/>
    </style:style>
    <style:style style:name="T24" style:family="text">
      <style:text-properties style:font-name="Calibri" fo:font-size="11pt" fo:font-weight="bold" style:font-size-asian="11pt" style:font-weight-asian="bold" style:font-size-complex="11pt" style:font-weight-complex="bold"/>
    </style:style>
    <style:style style:name="T25" style:family="text">
      <style:text-properties fo:font-size="10pt" fo:font-style="italic" style:font-size-asian="10pt" style:font-style-asian="italic" style:font-size-complex="10pt" style:font-style-complex="italic"/>
    </style:style>
    <style:style style:name="T26" style:family="text">
      <style:text-properties fo:font-size="10pt" fo:font-style="italic" fo:font-weight="bold" style:font-size-asian="10pt" style:font-style-asian="italic" style:font-weight-asian="bold" style:font-size-complex="10pt" style:font-style-complex="italic" style:font-weight-complex="bold"/>
    </style:style>
    <style:style style:name="T27" style:family="text">
      <style:text-properties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fr1" style:family="graphic" style:parent-style-name="Graphics">
      <style:graphic-properties fo:margin-left="0cm" fo:margin-right="0cm" style:vertical-pos="from-top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text:span text:style-name="T23"><draw:frame draw:style-name="fr1" draw:name="images1" text:anchor-type="as-char" svg:y="-0.344cm" svg:width="4.411cm" svg:height="2.328cm" draw:z-index="0"><draw:image xlink:href="Pictures/1000000000000209000001137BFCF22E.jpg" xlink:type="simple" xlink:show="embed" xlink:actuate="onLoad"/></draw:frame></text:span><text:span text:style-name="T23"> <text:s text:c="7"/><text:line-break/> <text:s text:c="5"/></text:span><text:span text:style-name="T24">SECTION <text:s/>ESPAGNOL</text:span></text:p>
      <text:p text:style-name="P8"><text:span text:style-name="T3"><text:tab/><text:tab/><text:tab/><text:tab/><text:tab/>BULLETIN d'INSCRIPTION 2026-2027</text:span></text:p>
      <text:p text:style-name="P1"/>
      <text:p text:style-name="Standard"><text:span text:style-name="T23"><text:tab/>Pour tout renseignement contactez-nous par mail (espagnol@espagnol-saint-apo.fr), par tél :<text:line-break/> <text:s text:c="10"/><text:tab/>06 16 95 91 71 ou via notre site internet:</text:span><text:a xlink:type="simple" xlink:href="https://espagnol-saint-apo.fr/" text:style-name="Internet_20_link" text:visited-style-name="Visited_20_Internet_20_Link"><text:span text:style-name="Internet_20_link">https://espagnol-saint-apo.fr/</text:span></text:a><text:span text:style-name="Internet_20_link"><text:span text:style-name="T1"><text:line-break/></text:span></text:span></text:p>
      <text:p text:style-name="P5"><text:span text:style-name="T2">Cotisation annuelle : </text:span>127€ ( adhésion ASC 22 € + cours espagnol 105€) <text:line-break/><text:span text:style-name="T6">Saison:2026-2027</text:span><text:span text:style-name="T3"><text:line-break/></text:span><text:span text:style-name="T2">Lieu des cours prévus</text:span><text:span text:style-name="T7">: Salle ASC - Marcel <text:s/>Daisey, centre commercial La Fleuriée<text:line-break/></text:span><text:span text:style-name="T8">Débutants </text:span><text:span text:style-name="T10">(niveau A1/A2): <text:s/></text:span><text:span text:style-name="T11">Jeudi</text:span><text:span text:style-name="T10"> :cours 17h15-18h15</text:span></text:p>
      <text:p text:style-name="P5"><text:span text:style-name="T8">Intermédiaires</text:span><text:span text:style-name="T10"> (niveau B1/ B2)→ </text:span><text:span text:style-name="T11">Mercredi</text:span><text:span text:style-name="T10">: cours 17h15-18h15 et </text:span><text:span text:style-name="T13">Jeudi</text:span><text:span text:style-name="T14"> : cours 18h15 -19h15<text:line-break/></text:span><text:span text:style-name="T9">Avancés</text:span><text:span text:style-name="T12"> (niveau C1)→ </text:span><text:span text:style-name="T13">Mercredi</text:span><text:span text:style-name="T15">: cours 18h15-19h15</text:span></text:p>
      <text:p text:style-name="P5"><text:span text:style-name="T16">Atelier <text:s/>pour grands-débutants: </text:span><text:span text:style-name="T17"><text:s/>date à préciser</text:span><text:span text:style-name="T10"><text:line-break/></text:span><text:span text:style-name="T13"><text:line-break/></text:span><text:span text:style-name="T15">Afin de connaître le nombre de places possibles pour de nouveaux entrants, tous les adhérents sont invités à <text:s/>régler <text:s/>leur adhésion lors de la réunion de rentrée le 16 septembre (en cas d'absence lors du 1er cours).<text:line-break/> Pour les nouveaux entrants, le chèque d'adhésion ne sera encaissé qu'après les 2 semaines d'essai auxquelles ils ont droit.<text:line-break/> </text:span><text:line-break/><text:span text:style-name="T25">Être adhérent à l'</text:span><text:span text:style-name="T26">A.S.C.</text:span><text:span text:style-name="T25"> est un engagement et signifie : être présent (dans la mesure du possible) et à l'heure aux cours mais c'est également s'investir dans la vie de l'association pour son bon fonctionnement et contribuer à créer un groupe convivial.</text:span><text:span text:style-name="T27">L'assemblée générale </text:span><text:span text:style-name="T25">se tient généralement la 2ème quinzaine de juin.</text:span></text:p>
      <text:p text:style-name="P7"><text:span text:style-name="T3"><text:s/></text:span><text:span text:style-name="T4"><text:line-break/><text:tab/>Cotisation annuelle</text:span><text:span text:style-name="T18"> </text:span><text:span text:style-name="T19">à joindre </text:span><text:span text:style-name="T18">obligatoirement </text:span><text:span text:style-name="T21">pour valider</text:span><text:span text:style-name="T18"> </text:span><text:span text:style-name="T19">votre inscription <text:line-break/><text:tab/></text:span><text:span text:style-name="T20">SAUF CAS VRAIMENT EXCEPTIONNEL LA COTISATION N'EST PAS REMBOURSEE.</text:span></text:p>
      <text:p text:style-name="P4">------------------------------------------------------------------------------------------------------------<text:span text:style-name="T3"><text:line-break/><text:tab/>FICHE D'INSCRIPTION SAISON 2026 / 2027 </text:span><text:span text:style-name="T15">(à remettre avec votre chèque)</text:span></text:p>
      <text:p text:style-name="P6"/>
      <text:p text:style-name="P2">Nom-prénom : ……………………………</text:p>
      <text:p text:style-name="P3">Je m'inscris au niveau <text:s/>: débutant – intermédiaire- avancé <text:s/>(<text:span text:style-name="T14">souligner votre choix</text:span>)<text:line-break/> je joins (<text:span text:style-name="T2">obligatoire</text:span> pour validation inscription ) mon règlement de ……………....euros</text:p>
      <text:p text:style-name="P1"/>
      <text:p text:style-name="P1"><text:s text:c="3"/><text:span text:style-name="T22"></text:span> 1 chèque<text:tab/> <text:s text:c="6"/><text:span text:style-name="T22"></text:span> 2 chèques<text:tab/> <text:s text:c="3"/><text:span text:style-name="T22"></text:span> 3 chèques <text:s text:c="15"/><text:span text:style-name="T22"></text:span> espèces <text:s text:c="12"/><text:span text:style-name="T22"></text:span> chèques-vacances</text:p>
      <text:p text:style-name="P1"><text:s text:c="3"/><text:span text:style-name="T22"> </text:span>je suis déjà adhérent(e) <text:s/>à une autre section de l'A.S.C. → précisez-laquelle:..................</text:p>
      <text:p text:style-name="P1"><text:line-break/><text:span text:style-name="T3">A remplir seulement par les nouveaux adhérents</text:span></text:p>
      <text:p text:style-name="P1">Adresse………………………………..........................................................Ville:..................................</text:p>
      <text:p text:style-name="P1">Code postal………………….Tél:................….....Courriel……….......................................................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pitch="variable" style:font-charset="x-symbol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Franklin Gothic Demi" svg:font-family="'Franklin Gothic Demi', 'Franklin Gothic Medium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r" fo:country="FR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fr" fo:country="FR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Text_20_body_20_indent" style:display-name="Text body indent" style:family="paragraph" style:parent-style-name="Standard" style:class="text">
      <style:paragraph-properties fo:margin-left="0.635cm" fo:margin-right="0cm" fo:text-indent="0cm" style:auto-text-indent="false"/>
      <style:text-properties fo:font-size="14pt" fo:language="zxx" fo:country="none" style:font-size-asian="14pt" style:language-asian="zxx" style:country-asian="none" style:font-size-complex="20pt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hubert berger</meta:initial-creator>
    <meta:creation-date>2024-05-27T20:40:26.59</meta:creation-date>
    <dc:date>2026-09-02T07:58:30.54</dc:date>
    <meta:editing-duration>PT10H48M50S</meta:editing-duration>
    <meta:editing-cycles>5</meta:editing-cycles>
    <meta:generator>OpenOffice/4.1.15$Win32 OpenOffice.org_project/4115m2$Build-9813</meta:generator>
    <meta:document-statistic meta:table-count="0" meta:image-count="1" meta:object-count="0" meta:page-count="1" meta:paragraph-count="15" meta:word-count="282" meta:character-count="2321"/>
  </office:meta>
</office:document-meta>
</file>